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80000003C0E699CE4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left" style:justify-single-word="false"/>
      <style:text-properties fo:font-style="italic" officeooo:rsid="0013db08" officeooo:paragraph-rsid="0083465c" style:font-style-asian="italic" style:font-style-complex="italic"/>
    </style:style>
    <style:style style:name="P2" style:family="paragraph" style:parent-style-name="Standard">
      <style:paragraph-properties fo:text-align="justify" style:justify-single-word="false"/>
      <style:text-properties fo:font-style="italic" officeooo:rsid="0013db08" officeooo:paragraph-rsid="0083465c" style:font-style-asian="italic" style:font-style-complex="italic"/>
    </style:style>
    <style:style style:name="P3" style:family="paragraph" style:parent-style-name="Standard">
      <style:paragraph-properties fo:text-align="justify" style:justify-single-word="false"/>
      <style:text-properties officeooo:rsid="0013db08" officeooo:paragraph-rsid="0083465c"/>
    </style:style>
    <style:style style:name="P4" style:family="paragraph" style:parent-style-name="Standard">
      <style:paragraph-properties fo:text-align="justify" style:justify-single-word="false"/>
      <style:text-properties fo:font-style="italic" officeooo:rsid="0013db08" officeooo:paragraph-rsid="005e1543" style:font-style-asian="italic" style:font-style-complex="italic"/>
    </style:style>
    <style:style style:name="P5" style:family="paragraph" style:parent-style-name="Standard">
      <style:paragraph-properties fo:text-align="justify" style:justify-single-word="false"/>
      <style:text-properties officeooo:rsid="0013db08" officeooo:paragraph-rsid="005e1543"/>
    </style:style>
    <style:style style:name="P6" style:family="paragraph" style:parent-style-name="Standard">
      <style:paragraph-properties fo:text-align="justify" style:justify-single-word="false"/>
      <style:text-properties fo:font-style="italic" officeooo:rsid="005e1543" officeooo:paragraph-rsid="005e1543" style:font-style-asian="italic" style:font-style-complex="italic"/>
    </style:style>
    <style:style style:name="P7" style:family="paragraph" style:parent-style-name="Standard">
      <style:paragraph-properties fo:text-align="justify" style:justify-single-word="false"/>
      <style:text-properties officeooo:rsid="0013db08" officeooo:paragraph-rsid="00333c25"/>
    </style:style>
    <style:style style:name="P8" style:family="paragraph" style:parent-style-name="Standard">
      <style:paragraph-properties fo:text-align="justify" style:justify-single-word="false"/>
      <style:text-properties fo:font-style="italic" officeooo:rsid="00333c25" officeooo:paragraph-rsid="00333c25" style:font-style-asian="italic" style:font-style-complex="italic"/>
    </style:style>
    <style:style style:name="P9" style:family="paragraph" style:parent-style-name="Standard">
      <style:paragraph-properties fo:text-align="justify" style:justify-single-word="false"/>
      <style:text-properties officeooo:rsid="0013db08" officeooo:paragraph-rsid="0037f874"/>
    </style:style>
    <style:style style:name="P10" style:family="paragraph" style:parent-style-name="Standard">
      <style:paragraph-properties fo:text-align="justify" style:justify-single-word="false"/>
      <style:text-properties fo:font-style="italic" officeooo:rsid="00162fab" officeooo:paragraph-rsid="0037f874" style:font-style-asian="italic" style:font-style-complex="italic"/>
    </style:style>
    <style:style style:name="P11" style:family="paragraph" style:parent-style-name="Standard">
      <style:paragraph-properties fo:text-align="justify" style:justify-single-word="false"/>
      <style:text-properties officeooo:rsid="0013db08" officeooo:paragraph-rsid="0038eb39"/>
    </style:style>
    <style:style style:name="P12" style:family="paragraph" style:parent-style-name="Standard">
      <style:paragraph-properties fo:text-align="justify" style:justify-single-word="false"/>
      <style:text-properties fo:font-style="italic" officeooo:rsid="0038eb39" officeooo:paragraph-rsid="0038eb39" style:font-style-asian="italic" style:font-style-complex="italic"/>
    </style:style>
    <style:style style:name="P13" style:family="paragraph" style:parent-style-name="Standard">
      <style:paragraph-properties fo:text-align="justify" style:justify-single-word="false"/>
      <style:text-properties officeooo:rsid="0013db08" officeooo:paragraph-rsid="003c201b"/>
    </style:style>
    <style:style style:name="P14" style:family="paragraph" style:parent-style-name="Standard">
      <style:paragraph-properties fo:text-align="justify" style:justify-single-word="false"/>
      <style:text-properties fo:font-style="italic" officeooo:rsid="003de878" officeooo:paragraph-rsid="003c201b" style:font-style-asian="italic" style:font-style-complex="italic"/>
    </style:style>
    <style:style style:name="P15" style:family="paragraph" style:parent-style-name="Standard">
      <style:paragraph-properties fo:text-align="justify" style:justify-single-word="false"/>
      <style:text-properties officeooo:paragraph-rsid="007ffe52"/>
    </style:style>
    <style:style style:name="P16" style:family="paragraph" style:parent-style-name="Standard">
      <style:paragraph-properties fo:text-align="justify" style:justify-single-word="false"/>
      <style:text-properties fo:font-style="italic" officeooo:rsid="0081a2c2" officeooo:paragraph-rsid="0081a2c2" style:font-style-asian="italic" style:font-style-complex="italic"/>
    </style:style>
    <style:style style:name="P17" style:family="paragraph" style:parent-style-name="Standard">
      <style:paragraph-properties fo:text-align="justify" style:justify-single-word="false"/>
      <style:text-properties fo:font-style="italic" officeooo:rsid="00915b58" officeooo:paragraph-rsid="00915b58" style:font-style-asian="italic" style:font-style-complex="italic"/>
    </style:style>
    <style:style style:name="P18" style:family="paragraph" style:parent-style-name="Standard">
      <style:paragraph-properties fo:text-align="justify" style:justify-single-word="false"/>
      <style:text-properties fo:font-style="italic" officeooo:rsid="0083465c" officeooo:paragraph-rsid="0083465c" style:font-style-asian="italic" style:font-style-complex="italic"/>
    </style:style>
    <style:style style:name="P19" style:family="paragraph" style:parent-style-name="Standard">
      <style:paragraph-properties fo:text-align="justify" style:justify-single-word="false"/>
      <style:text-properties officeooo:paragraph-rsid="008bd2d9"/>
    </style:style>
    <style:style style:name="P20" style:family="paragraph" style:parent-style-name="Standard">
      <style:paragraph-properties fo:text-align="justify" style:justify-single-word="false"/>
      <style:text-properties officeooo:rsid="008f07c4" officeooo:paragraph-rsid="008f07c4"/>
    </style:style>
    <style:style style:name="T1" style:family="text">
      <style:text-properties fo:font-style="italic" style:font-style-asian="italic" style:font-style-complex="italic"/>
    </style:style>
    <style:style style:name="T2" style:family="text">
      <style:text-properties fo:font-style="italic" officeooo:rsid="004aff25" style:font-style-asian="italic" style:font-style-complex="italic"/>
    </style:style>
    <style:style style:name="T3" style:family="text">
      <style:text-properties fo:font-style="italic" officeooo:rsid="002fbc93" style:font-style-asian="italic" style:font-style-complex="italic"/>
    </style:style>
    <style:style style:name="T4" style:family="text">
      <style:text-properties fo:font-style="italic" officeooo:rsid="004cddf0" style:font-style-asian="italic" style:font-style-complex="italic"/>
    </style:style>
    <style:style style:name="T5" style:family="text">
      <style:text-properties fo:font-style="italic" officeooo:rsid="004e96d4" style:font-style-asian="italic" style:font-style-complex="italic"/>
    </style:style>
    <style:style style:name="T6" style:family="text">
      <style:text-properties fo:font-style="italic" officeooo:rsid="004ed996" style:font-style-asian="italic" style:font-style-complex="italic"/>
    </style:style>
    <style:style style:name="T7" style:family="text">
      <style:text-properties fo:font-style="italic" officeooo:rsid="00503f28" style:font-style-asian="italic" style:font-style-complex="italic"/>
    </style:style>
    <style:style style:name="T8" style:family="text">
      <style:text-properties fo:font-style="italic" officeooo:rsid="00521aeb" style:font-style-asian="italic" style:font-style-complex="italic"/>
    </style:style>
    <style:style style:name="T9" style:family="text">
      <style:text-properties fo:font-style="italic" officeooo:rsid="00536a6d" style:font-style-asian="italic" style:font-style-complex="italic"/>
    </style:style>
    <style:style style:name="T10" style:family="text">
      <style:text-properties fo:font-style="italic" officeooo:rsid="00567d36" style:font-style-asian="italic" style:font-style-complex="italic"/>
    </style:style>
    <style:style style:name="T11" style:family="text">
      <style:text-properties fo:font-style="italic" officeooo:rsid="005563b6" style:font-style-asian="italic" style:font-style-complex="italic"/>
    </style:style>
    <style:style style:name="T12" style:family="text">
      <style:text-properties fo:font-style="italic" officeooo:rsid="00595392" style:font-style-asian="italic" style:font-style-complex="italic"/>
    </style:style>
    <style:style style:name="T13" style:family="text">
      <style:text-properties fo:font-style="italic" officeooo:rsid="0059d1d0" style:font-style-asian="italic" style:font-style-complex="italic"/>
    </style:style>
    <style:style style:name="T14" style:family="text">
      <style:text-properties fo:font-style="italic" officeooo:rsid="0057dfca" style:font-style-asian="italic" style:font-style-complex="italic"/>
    </style:style>
    <style:style style:name="T15" style:family="text">
      <style:text-properties fo:font-style="italic" officeooo:rsid="005a0913" style:font-style-asian="italic" style:font-style-complex="italic"/>
    </style:style>
    <style:style style:name="T16" style:family="text">
      <style:text-properties fo:font-style="italic" officeooo:rsid="005c0707" style:font-style-asian="italic" style:font-style-complex="italic"/>
    </style:style>
    <style:style style:name="T17" style:family="text">
      <style:text-properties fo:font-style="italic" officeooo:rsid="0055b57d" style:font-style-asian="italic" style:font-style-complex="italic"/>
    </style:style>
    <style:style style:name="T18" style:family="text">
      <style:text-properties fo:font-style="italic" officeooo:rsid="005cefff" style:font-style-asian="italic" style:font-style-complex="italic"/>
    </style:style>
    <style:style style:name="T19" style:family="text">
      <style:text-properties fo:font-style="italic" officeooo:rsid="00150f19" style:font-style-asian="italic" style:font-style-complex="italic"/>
    </style:style>
    <style:style style:name="T20" style:family="text">
      <style:text-properties fo:font-style="italic" officeooo:rsid="0030efe5" style:font-style-asian="italic" style:font-style-complex="italic"/>
    </style:style>
    <style:style style:name="T21" style:family="text">
      <style:text-properties fo:font-style="italic" officeooo:rsid="005e1543" style:font-style-asian="italic" style:font-style-complex="italic"/>
    </style:style>
    <style:style style:name="T22" style:family="text">
      <style:text-properties fo:font-style="italic" officeooo:rsid="00162fab" style:font-style-asian="italic" style:font-style-complex="italic"/>
    </style:style>
    <style:style style:name="T23" style:family="text">
      <style:text-properties fo:font-style="italic" officeooo:rsid="00617342" style:font-style-asian="italic" style:font-style-complex="italic"/>
    </style:style>
    <style:style style:name="T24" style:family="text">
      <style:text-properties fo:font-style="italic" officeooo:rsid="0061d659" style:font-style-asian="italic" style:font-style-complex="italic"/>
    </style:style>
    <style:style style:name="T25" style:family="text">
      <style:text-properties fo:font-style="italic" officeooo:rsid="0067271e" style:font-style-asian="italic" style:font-style-complex="italic"/>
    </style:style>
    <style:style style:name="T26" style:family="text">
      <style:text-properties fo:font-style="italic" officeooo:rsid="0062764b" style:font-style-asian="italic" style:font-style-complex="italic"/>
    </style:style>
    <style:style style:name="T27" style:family="text">
      <style:text-properties fo:font-style="italic" officeooo:rsid="0032c12f" style:font-style-asian="italic" style:font-style-complex="italic"/>
    </style:style>
    <style:style style:name="T28" style:family="text">
      <style:text-properties fo:font-style="italic" officeooo:rsid="0067334c" style:font-style-asian="italic" style:font-style-complex="italic"/>
    </style:style>
    <style:style style:name="T29" style:family="text">
      <style:text-properties fo:font-style="italic" officeooo:rsid="0067f3b1" style:font-style-asian="italic" style:font-style-complex="italic"/>
    </style:style>
    <style:style style:name="T30" style:family="text">
      <style:text-properties fo:font-style="italic" officeooo:rsid="0068161e" style:font-style-asian="italic" style:font-style-complex="italic"/>
    </style:style>
    <style:style style:name="T31" style:family="text">
      <style:text-properties fo:font-style="italic" officeooo:rsid="00685fe7" style:font-style-asian="italic" style:font-style-complex="italic"/>
    </style:style>
    <style:style style:name="T32" style:family="text">
      <style:text-properties fo:font-style="italic" officeooo:rsid="00333c25" style:font-style-asian="italic" style:font-style-complex="italic"/>
    </style:style>
    <style:style style:name="T33" style:family="text">
      <style:text-properties fo:font-style="italic" officeooo:rsid="006483d6" style:font-style-asian="italic" style:font-style-complex="italic"/>
    </style:style>
    <style:style style:name="T34" style:family="text">
      <style:text-properties fo:font-style="italic" officeooo:rsid="00664aca" style:font-style-asian="italic" style:font-style-complex="italic"/>
    </style:style>
    <style:style style:name="T35" style:family="text">
      <style:text-properties fo:font-style="italic" officeooo:rsid="0033be4e" style:font-style-asian="italic" style:font-style-complex="italic"/>
    </style:style>
    <style:style style:name="T36" style:family="text">
      <style:text-properties fo:font-style="italic" officeooo:rsid="003420fc" style:font-style-asian="italic" style:font-style-complex="italic"/>
    </style:style>
    <style:style style:name="T37" style:family="text">
      <style:text-properties fo:font-style="italic" officeooo:rsid="0035b0f3" style:font-style-asian="italic" style:font-style-complex="italic"/>
    </style:style>
    <style:style style:name="T38" style:family="text">
      <style:text-properties fo:font-style="italic" officeooo:rsid="006bc99f" style:font-style-asian="italic" style:font-style-complex="italic"/>
    </style:style>
    <style:style style:name="T39" style:family="text">
      <style:text-properties fo:font-style="italic" officeooo:rsid="006d7eff" style:font-style-asian="italic" style:font-style-complex="italic"/>
    </style:style>
    <style:style style:name="T40" style:family="text">
      <style:text-properties fo:font-style="italic" officeooo:rsid="006e9b42" style:font-style-asian="italic" style:font-style-complex="italic"/>
    </style:style>
    <style:style style:name="T41" style:family="text">
      <style:text-properties fo:font-style="italic" officeooo:rsid="0035fb94" style:font-style-asian="italic" style:font-style-complex="italic"/>
    </style:style>
    <style:style style:name="T42" style:family="text">
      <style:text-properties fo:font-style="italic" officeooo:rsid="0036962f" style:font-style-asian="italic" style:font-style-complex="italic"/>
    </style:style>
    <style:style style:name="T43" style:family="text">
      <style:text-properties fo:font-style="italic" officeooo:rsid="0036eb53" style:font-style-asian="italic" style:font-style-complex="italic"/>
    </style:style>
    <style:style style:name="T44" style:family="text">
      <style:text-properties fo:font-style="italic" officeooo:rsid="001686b9" style:font-style-asian="italic" style:font-style-complex="italic"/>
    </style:style>
    <style:style style:name="T45" style:family="text">
      <style:text-properties fo:font-style="italic" officeooo:rsid="0038eb39" style:font-style-asian="italic" style:font-style-complex="italic"/>
    </style:style>
    <style:style style:name="T46" style:family="text">
      <style:text-properties fo:font-style="italic" officeooo:rsid="007431c7" style:font-style-asian="italic" style:font-style-complex="italic"/>
    </style:style>
    <style:style style:name="T47" style:family="text">
      <style:text-properties fo:font-style="italic" officeooo:rsid="001976b5" style:font-style-asian="italic" style:font-style-complex="italic"/>
    </style:style>
    <style:style style:name="T48" style:family="text">
      <style:text-properties fo:font-style="italic" officeooo:rsid="0074f5c4" style:font-style-asian="italic" style:font-style-complex="italic"/>
    </style:style>
    <style:style style:name="T49" style:family="text">
      <style:text-properties fo:font-style="italic" officeooo:rsid="001a585b" style:font-style-asian="italic" style:font-style-complex="italic"/>
    </style:style>
    <style:style style:name="T50" style:family="text">
      <style:text-properties fo:font-style="italic" officeooo:rsid="003a04ef" style:font-style-asian="italic" style:font-style-complex="italic"/>
    </style:style>
    <style:style style:name="T51" style:family="text">
      <style:text-properties fo:font-style="italic" officeooo:rsid="003de878" style:font-style-asian="italic" style:font-style-complex="italic"/>
    </style:style>
    <style:style style:name="T52" style:family="text">
      <style:text-properties fo:font-style="italic" officeooo:rsid="003a49b8" style:font-style-asian="italic" style:font-style-complex="italic"/>
    </style:style>
    <style:style style:name="T53" style:family="text">
      <style:text-properties fo:font-style="italic" officeooo:rsid="001bee08" style:font-style-asian="italic" style:font-style-complex="italic"/>
    </style:style>
    <style:style style:name="T54" style:family="text">
      <style:text-properties fo:font-style="italic" officeooo:rsid="001cb1a6" style:font-style-asian="italic" style:font-style-complex="italic"/>
    </style:style>
    <style:style style:name="T55" style:family="text">
      <style:text-properties fo:font-style="italic" officeooo:rsid="00415624" style:font-style-asian="italic" style:font-style-complex="italic"/>
    </style:style>
    <style:style style:name="T56" style:family="text">
      <style:text-properties fo:font-style="italic" officeooo:rsid="0077c3f3" style:font-style-asian="italic" style:font-style-complex="italic"/>
    </style:style>
    <style:style style:name="T57" style:family="text">
      <style:text-properties fo:font-style="italic" officeooo:rsid="003ec9fe" style:font-style-asian="italic" style:font-style-complex="italic"/>
    </style:style>
    <style:style style:name="T58" style:family="text">
      <style:text-properties fo:font-style="italic" officeooo:rsid="001f39dc" style:font-style-asian="italic" style:font-style-complex="italic"/>
    </style:style>
    <style:style style:name="T59" style:family="text">
      <style:text-properties fo:font-style="italic" officeooo:rsid="0042a198" style:font-style-asian="italic" style:font-style-complex="italic"/>
    </style:style>
    <style:style style:name="T60" style:family="text">
      <style:text-properties fo:font-style="italic" officeooo:rsid="00206993" style:font-style-asian="italic" style:font-style-complex="italic"/>
    </style:style>
    <style:style style:name="T61" style:family="text">
      <style:text-properties fo:font-style="italic" officeooo:rsid="00444405" style:font-style-asian="italic" style:font-style-complex="italic"/>
    </style:style>
    <style:style style:name="T62" style:family="text">
      <style:text-properties fo:font-style="italic" officeooo:rsid="0022f44a" style:font-style-asian="italic" style:font-style-complex="italic"/>
    </style:style>
    <style:style style:name="T63" style:family="text">
      <style:text-properties fo:font-style="italic" officeooo:rsid="007816e1" style:font-style-asian="italic" style:font-style-complex="italic"/>
    </style:style>
    <style:style style:name="T64" style:family="text">
      <style:text-properties fo:font-style="italic" officeooo:rsid="002503ff" style:font-style-asian="italic" style:font-style-complex="italic"/>
    </style:style>
    <style:style style:name="T65" style:family="text">
      <style:text-properties fo:font-style="italic" officeooo:rsid="0045be82" style:font-style-asian="italic" style:font-style-complex="italic"/>
    </style:style>
    <style:style style:name="T66" style:family="text">
      <style:text-properties fo:font-style="italic" officeooo:rsid="00461a90" style:font-style-asian="italic" style:font-style-complex="italic"/>
    </style:style>
    <style:style style:name="T67" style:family="text">
      <style:text-properties fo:font-style="italic" officeooo:rsid="00467357" style:font-style-asian="italic" style:font-style-complex="italic"/>
    </style:style>
    <style:style style:name="T68" style:family="text">
      <style:text-properties fo:font-style="italic" officeooo:rsid="007c0711" style:font-style-asian="italic" style:font-style-complex="italic"/>
    </style:style>
    <style:style style:name="T69" style:family="text">
      <style:text-properties fo:font-style="italic" officeooo:rsid="007c4463" style:font-style-asian="italic" style:font-style-complex="italic"/>
    </style:style>
    <style:style style:name="T70" style:family="text">
      <style:text-properties fo:font-style="italic" officeooo:rsid="00233028" style:font-style-asian="italic" style:font-style-complex="italic"/>
    </style:style>
    <style:style style:name="T71" style:family="text">
      <style:text-properties fo:font-style="italic" officeooo:rsid="0026c45a" style:font-style-asian="italic" style:font-style-complex="italic"/>
    </style:style>
    <style:style style:name="T72" style:family="text">
      <style:text-properties fo:font-style="italic" officeooo:rsid="00281a1a" style:font-style-asian="italic" style:font-style-complex="italic"/>
    </style:style>
    <style:style style:name="T73" style:family="text">
      <style:text-properties fo:font-style="italic" officeooo:rsid="00285b60" style:font-style-asian="italic" style:font-style-complex="italic"/>
    </style:style>
    <style:style style:name="T74" style:family="text">
      <style:text-properties fo:font-style="italic" officeooo:rsid="002a57d9" style:font-style-asian="italic" style:font-style-complex="italic"/>
    </style:style>
    <style:style style:name="T75" style:family="text">
      <style:text-properties fo:font-style="italic" officeooo:rsid="002bda5e" style:font-style-asian="italic" style:font-style-complex="italic"/>
    </style:style>
    <style:style style:name="T76" style:family="text">
      <style:text-properties fo:font-style="italic" officeooo:rsid="004935c9" style:font-style-asian="italic" style:font-style-complex="italic"/>
    </style:style>
    <style:style style:name="T77" style:family="text">
      <style:text-properties officeooo:rsid="00848a28"/>
    </style:style>
    <style:style style:name="T78" style:family="text">
      <style:text-properties officeooo:rsid="0085d529"/>
    </style:style>
    <style:style style:name="T79" style:family="text">
      <style:text-properties officeooo:rsid="0092f771"/>
    </style:style>
    <style:style style:name="T80" style:family="text">
      <style:text-properties officeooo:rsid="002d77e8"/>
    </style:style>
    <style:style style:name="T81" style:family="text">
      <style:text-properties officeooo:rsid="008a6b87"/>
    </style:style>
    <style:style style:name="T82" style:family="text">
      <style:text-properties officeooo:rsid="008bd2d9"/>
    </style:style>
    <style:style style:name="T83" style:family="text">
      <style:text-properties officeooo:rsid="008da27a"/>
    </style:style>
    <style:style style:name="T84" style:family="text">
      <style:text-properties officeooo:rsid="008e42ff"/>
    </style:style>
    <style:style style:name="T85" style:family="text">
      <style:text-properties officeooo:rsid="002e0b80"/>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1" text:anchor-type="char" svg:width="11.289cm" svg:height="16.933cm" draw:z-index="0"><draw:image xlink:href="Pictures/1000000000000280000003C0E699CE49.jpg" xlink:type="simple" xlink:show="embed" xlink:actuate="onLoad" draw:mime-type="image/jpeg"/></draw:frame><text:tab/></text:p>
      <text:p text:style-name="P2"/>
      <text:p text:style-name="P2"><text:tab/></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3"><text:span text:style-name="T1"><text:tab/>La nuit d</text:span><text:span text:style-name="T2">evrait</text:span><text:span text:style-name="T1"> donc devenir </text:span><text:span text:style-name="T3">le lieu de la réflexion profonde qui départage le vrai du faux </text:span><text:span text:style-name="T2">et redonne à la vérité sa vertu première, perdue aujourd’hui, confusément dans les miasmes des turpitudes </text:span><text:span text:style-name="T4">modernes de le vie en société</text:span><text:span text:style-name="T3"> !</text:span><text:span text:style-name="T1"> Ou bien, </text:span><text:span text:style-name="T5">en l’envisageant comme un havre de paix éternelle,</text:span><text:span text:style-name="T1"> </text:span><text:span text:style-name="T3">la nuit restera</text:span><text:span text:style-name="T6">it</text:span><text:span text:style-name="T3"> ce refuge dans lequel</text:span><text:span text:style-name="T1"> </text:span><text:span text:style-name="T5">des éléments de </text:span><text:span text:style-name="T6">la </text:span><text:span text:style-name="T5">pensée, </text:span><text:span text:style-name="T7">se confronteraient aux controverses de la raison ! Ce serait à partir de cette rencontre </text:span><text:span text:style-name="T8">que</text:span><text:span text:style-name="T5"> </text:span><text:span text:style-name="T8">le raisonnement advien</text:span><text:span text:style-name="T9">drait, découlant d</text:span><text:span text:style-name="T10">e cette </text:span><text:span text:style-name="T11">évidence imperceptible, </text:span><text:span text:style-name="T10">révélant l’innocence du monde,</text:span><text:span text:style-name="T11"> au préalable de sa conception idéale </text:span><text:span text:style-name="T10">qu’il se fait d</text:span><text:span text:style-name="T12">e </text:span><text:span text:style-name="T10">lui-même</text:span><text:span text:style-name="T11"> !</text:span><text:span text:style-name="T5"> Ainsi</text:span><text:span text:style-name="T1"> recouvr</text:span><text:span text:style-name="T3">é</text:span><text:span text:style-name="T13">e</text:span><text:span text:style-name="T3"> pour ces circonstances, à dessein de se manifester</text:span><text:span text:style-name="T1"> dans l</text:span><text:span text:style-name="T3">a mémoire</text:span><text:span text:style-name="T1"> d</text:span><text:span text:style-name="T14">e l’humanité</text:span><text:span text:style-name="T1">, </text:span><text:span text:style-name="T11">la Beauté </text:span><text:span text:style-name="T15">(celle de Plotin évoquée dans l’un</text:span><text:span text:style-name="T16">e</text:span><text:span text:style-name="T15"> de ses Ennéades) </text:span><text:span text:style-name="T16">toujours</text:span><text:span text:style-name="T11"> naturelle, prédominerait sur </text:span><text:span text:style-name="T17">le </text:span><text:span text:style-name="T18">devenir du monde</text:span><text:span text:style-name="T1"> ; </text:span><text:span text:style-name="T3">là-même où sont renfermer tous les secrets anciens de l’Humanité -ne cherchez pas à les atteindre, ils sont trop éloignés de vous, ô profanes condamnés à l’ignorance éternelle</text:span><text:span text:style-name="T1"> !</text:span></text:p>
      <text:p text:style-name="P4"/>
      <text:p text:style-name="P5"><text:span text:style-name="T1"><text:tab/>Si la nuit est porteuse de conseils, pour moi, elle se révèle un immense espace de liberté où la pensée se déplace, </text:span><text:span text:style-name="T19">se meut au gré de son envie, </text:span><text:span text:style-name="T20">voyage aussi loin que possible quittant souvent ce « Triste » monde</text:span><text:span text:style-name="T19"> </text:span><text:span text:style-name="T21">et plonge dans l’imagination des éléments qui composent l’espace !</text:span></text:p>
      <text:p text:style-name="P6"/>
      <text:p text:style-name="P7"><text:soft-page-break/><text:span text:style-name="T22"><text:tab/>Je l’attendais donc, </text:span><text:span text:style-name="T23">cette nuit qui devint au fil des années un refuge. </text:span><text:span text:style-name="T24">Tandis qu</text:span><text:span text:style-name="T22">e </text:span><text:span text:style-name="T24">le </text:span><text:span text:style-name="T22">jour m’eut empêché d’écrire, </text:span><text:span text:style-name="T24">la nuit, elle, comme une femme qui attend son acte amoureux, </text:span><text:span text:style-name="T25">brûlée par le désir d’être charnellement prise,</text:span><text:span text:style-name="T24"> s’ouvrait à moi pour que je pénétrasse </text:span><text:span text:style-name="T26">les profondeurs de ses entrailles</text:span><text:span text:style-name="T22"> ; </text:span><text:span text:style-name="T27">puisque, c’est </text:span><text:span text:style-name="T28">seulement </text:span><text:span text:style-name="T27">dans l’écriture que se révèle l’être que je suis et ai toujours été -mes frères humains ne m’ont jamais rien apporté de bon ; ils sont par nature toxiques, </text:span><text:span text:style-name="T29">fou</text:span><text:span text:style-name="T30">r</text:span><text:span text:style-name="T29">bes, menteurs, tricheurs sans vertu aucune ; </text:span><text:span text:style-name="T31">prompts, en permanence, à vous spolier votre identité !</text:span><text:span text:style-name="T22"> </text:span><text:span text:style-name="T32">C’est pourquoi, il existe toutefois des moyens de demeurer </text:span><text:span text:style-name="T33">invisible </text:span><text:span text:style-name="T32">dans leurs sociétés, </text:span><text:span text:style-name="T33">de louvoyer entre les hordes de sauvages et les respectables citoyens prisonniers volontaires d’un système destructeur : </text:span><text:span text:style-name="T34">se placer</text:span><text:span text:style-name="T32"> dans un strict parallèle de leur système.</text:span></text:p>
      <text:p text:style-name="P8"/>
      <text:p text:style-name="P9"><text:span text:style-name="T35"><text:tab/>Pour d’aucuns bénéficiant de ces vertus, sans doute acquises dès la naissance, comme le veut la tradition ésotérique,</text:span><text:span text:style-name="T32"> </text:span><text:span text:style-name="T35">la vie n’a rien d’extraordinaire ; elle est un moyen d’accéder à ses fins. </text:span><text:span text:style-name="T36">Il faut donc, d’ores et déjà, quand l’esprit le permet, intellectuellement, </text:span><text:span text:style-name="T37">s’entend, </text:span><text:span text:style-name="T36">prendre conscience que notre présence, ici, sera très brève et sans aucun signe véritable de renouvellement de l’être, après son trépas final ! </text:span><text:span text:style-name="T37">Alors, il faut œuvrer, dans le domaine de chacun et non se perdre en activités inutiles, puériles à souhait, qui </text:span><text:span text:style-name="T38">dilapiderai</text:span><text:span text:style-name="T39">ent</text:span><text:span text:style-name="T37"> l’essentiel de notre Individu, </text:span><text:span text:style-name="T40">ainsi affaibli,</text:span><text:span text:style-name="T37"> dont les révélations s’évanouiraient avec ce temps perdu ! </text:span><text:span text:style-name="T41">Pour ceux-ci,</text:span><text:span text:style-name="T37"> </text:span><text:span text:style-name="T41">l</text:span><text:span text:style-name="T22">’écriture est propice à la nuit, </text:span><text:span text:style-name="T41">ainsi que tout autre activité relative aux acuités spirituelles acquises</text:span><text:span text:style-name="T22"> ; </text:span><text:span text:style-name="T42">une espèce de religion, sans dieux aucuns, si ce n’est cette parcelle déposée en soi-même, en signe de prédilection ! </text:span><text:span text:style-name="T43">C’est </text:span><text:span text:style-name="T22">presque une obscurité complète qui isole </text:span><text:span text:style-name="T43">ces êtres indéfinissables,</text:span><text:span text:style-name="T22"> du reste de ce monde, </text:span><text:span text:style-name="T43">pour le protéger des hordes nocives qui se développent dans tous les sens</text:span><text:span text:style-name="T22">.</text:span></text:p>
      <text:p text:style-name="P10"/>
      <text:p text:style-name="P11"><text:span text:style-name="T44"><text:tab/>Les gens dorment. Ils n’ont pas le choix ; </text:span><text:span text:style-name="T45">le corps doit impérativement se reposer pour se reconstruire, se fortifier, à chaque fois, chaque nuit ou chaque jour, selon l’activité pratiqué</text:span><text:span text:style-name="T46">e</text:span><text:span text:style-name="T45"> ; et cela pour résister au choc des éléments qui composent notre univers sur terre -il en fut toujours ainsi, depuis le début de l’humanité : la paix universelle fut un leurre !</text:span></text:p>
      <text:p text:style-name="P12"/>
      <text:p text:style-name="P13"><text:span text:style-name="T47"><text:tab/>Moi, je veille. </text:span><text:span text:style-name="T48">Moi, j’observe, regarde, sens et ressens puis comprends l’état actuel des choses ! </text:span><text:span text:style-name="T47">J’attends </text:span><text:span text:style-name="T45">depuis toujours, </text:span><text:span text:style-name="T47">la venue de la nuit complète, comme on attend une femme éternellement…</text:span><text:span text:style-name="T45">qui ne viendra jamais ! </text:span><text:span text:style-name="T49">La mienne, de nuit, doit être à l’idée que je me fais d’elle, </text:span><text:span text:style-name="T50">la femme</text:span><text:span text:style-name="T49">. Sinon, l’écriture ne parvient pas à s’exprimer ; </text:span><text:span text:style-name="T50">elle piétine comme celui qui dans la rue, erre hasardeusement, sans réellement savoir où aller, </text:span><text:span text:style-name="T51">ou bien</text:span><text:span text:style-name="T50"> que faire vraiment de son existence matérielle ; ici, le matérialisme est inexistant ! Il fut systématiquement banni de toute activité intellectuelle ; y compris artistique ! </text:span><text:span text:style-name="T52">Seule la spiritualité est omniprésente, celle de la nature terrestre, directement liée avec l’Haut de Là ! L</text:span><text:span text:style-name="T51">a création en est son fruit !</text:span></text:p>
      <text:p text:style-name="P14"/>
      <text:p text:style-name="P15"><text:span text:style-name="T53"><text:tab/>Les pages demeure</text:span><text:span text:style-name="T54">nt</text:span><text:span text:style-name="T53"> intactes dans leur pâleur blanchâtre, </text:span><text:span text:style-name="T55">aux aspects </text:span><text:span text:style-name="T54">presque faméliques, </text:span><text:span text:style-name="T55">complètement </text:span><text:span text:style-name="T54">vidées de leurs s</text:span><text:span text:style-name="T56">ubstances </text:span><text:span text:style-name="T54">lettr</text:span><text:span text:style-name="T56">ée</text:span><text:span text:style-name="T54">s qui en recouvrent </text:span><text:span text:style-name="T57">régulièrement </text:span><text:span text:style-name="T54">leur surface, </text:span><text:span text:style-name="T58">quand leur rôle est </text:span><text:span text:style-name="T59">enfin</text:span><text:span text:style-name="T58"> accompli. </text:span><text:span text:style-name="T60">Écrire voici le moyen de « parler » de soi-même, sans mot dire ! </text:span><text:span text:style-name="T59">Le silence est le seul interlocuteur qui vous révèle toute vérité insoupçonnée sur tout ce qui se </text:span><text:span text:style-name="T61">présente comme telle, en faux !</text:span><text:span text:style-name="T60"> </text:span><text:span text:style-name="T62">C’est une form</text:span><text:span text:style-name="T55">ule</text:span><text:span text:style-name="T62"> de protection dans les révélations que l’on fait, lesquelles ne seront lues que part un petit nombre,</text:span><text:span text:style-name="T61"> ne représent</text:span><text:span text:style-name="T63">ant</text:span><text:span text:style-name="T61"> aucune importance au regard de la pensée exprimée.</text:span><text:span text:style-name="T62"> Car, en effet, personne réellement n’écrit pour les autres </text:span><text:span text:style-name="T55">qui se substituent à l’imaginaire</text:span><text:span text:style-name="T62"> ; </text:span><text:span text:style-name="T61">et où la création transforme cette pauvre réalité en paradis artificiel –une pensée à Baudelaire-</text:span><text:span text:style-name="T62"> seulement pour soi-même, sans songer </text:span><text:span text:style-name="T64">à ceux qui parcourront vos écrits, </text:span><text:span text:style-name="T61">en en déduisant les critiques appropriées selon le tempérament de chacun, sans oser parler de caractères (l’être dans son for intérieur est exécrable</text:span><text:span text:style-name="T65">)</text:span><text:span text:style-name="T61"> ! S</text:span><text:span text:style-name="T65">i</text:span><text:span text:style-name="T64">non, on ne peut laisser courir sa plume, délibérément, </text:span><text:span text:style-name="T66">de crainte de la compromettre, elle, et de la voir juger le commun de </text:span><text:span text:style-name="T67">ses</text:span><text:span text:style-name="T66"> mortel</text:span><text:span text:style-name="T67">s incommensurablement dénués des sens issus d</text:span><text:span text:style-name="T68">u mot clef d’une des Ennéades de Plotin (détail d</text:span><text:span text:style-name="T69">e </text:span><text:span text:style-name="T68">lecture à ne pas pratiquer). </text:span><text:span text:style-name="T70">D’ailleurs, les autres, s’ils doivent vous critiquer par rapport aux écrits que vous diffuser,</text:span><text:span text:style-name="T71"> le feront soit par jalousie, soit parce que c’est vous et pas un autre ; car l’autre qui aurait écrit ce que vous écrivez, serez </text:span><text:span text:style-name="T72">absous de tous maux qu’il eût innocemment provoqué</text:span><text:span text:style-name="T73">s. </text:span><text:span text:style-name="T74">Il </text:span><text:soft-page-break/><text:span text:style-name="T74">faut alors se lancer dans ce vide abyssal, </text:span><text:span text:style-name="T75">immense espace, </text:span><text:span text:style-name="T76">quelque peu dangereux,</text:span><text:span text:style-name="T75"> impossible à combler de son écriture.</text:span></text:p>
      <text:p text:style-name="P16"><text:tab/>Je terminerai ce texte en prose latine, laquelle écriture <text:span text:style-name="T77">aurait dû </text:span>demand<text:span text:style-name="T77">é, en des circonstances autres que celles-ci,</text:span> des corrections que je laisse aux rares exégètes qui s’y risqueront <text:span text:style-name="T78">ou bien dans une hypothèse impensable, se risqueraient à en disputer son authenticité</text:span> <text:span text:style-name="T78">(on les trouverait facilement dans les services de police ou de gendarmerie) </text:span>!</text:p>
      <text:p text:style-name="P16"/>
      <text:p text:style-name="P16">Scribo vobis e loco in montibus Alpium Meridionalium Galliae amississimo, ubi solus sum ab orbe relicto, ut voluntatibus meis pietatibus convenit. Spero me vobis non deesse nec absentia mea ullum impedimentum in vestrae intelligentiae progressu creare. Tempus meum legendo, scribendo et quasdam poesias componendo ago. Tamen, venae meae videtur deficere signo senectutis. Visus decrescit et musculi meos debilitati sunt. Mox mortem sentio venturam, quae, ut semper scivi, me bras aperto recipiet, sicut illa femina quam totam vitam exspectavi et numquam advenit. Vale!</text:p>
      <text:p text:style-name="P16"/>
      <text:p text:style-name="P17">Post-Scriptum : is qui latinam nesciat litteras meas legere non potest. Nam cogitationem meam intellegere non poterit. <text:span text:style-name="T79">Salve feminae et amorem meum vobis servo</text:span></text:p>
      <text:p text:style-name="P18"/>
      <text:p text:style-name="P19"><text:span text:style-name="T80">A </text:span><text:span text:style-name="T81">suivre au rythme de la consécration que j’accorde à cette </text:span><text:span text:style-name="T82">f</text:span><text:span text:style-name="T81">rénésie, dispensée à l’égard </text:span><text:span text:style-name="T82">d</text:span><text:span text:style-name="T81">es Langues anciennes, dont vous n’avaient cure </text:span><text:span text:style-name="T83">et pour lesquelles, </text:span><text:span text:style-name="T84">moi, je cultive une passion sans frein</text:span><text:span text:style-name="T81">.</text:span></text:p>
      <text:p text:style-name="P19"><text:span text:style-name="T85">Jean Canal. Nuit du 3/4 août 2026.</text:span></text:p>
      <text:p text:style-name="P19"/>
      <text:p text:style-name="P20">Photographie de moi-même, prise par une Tierce personne… Lodève Festival des Écrivains de la Méditerranée. La date m’échappe encore comme si elle désirait devenir intemporell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3T21:22:19.838966600</meta:creation-date>
    <dc:date>2026-08-05T17:11:11.857111600</dc:date>
    <meta:editing-duration>PT4H3M12S</meta:editing-duration>
    <meta:editing-cycles>121</meta:editing-cycles>
    <meta:generator>LibreOffice/26.2.0.3$Windows_X86_64 LibreOffice_project/620$Build-3</meta:generator>
    <meta:print-date>2026-08-05T15:23:00.550795200</meta:print-date>
    <meta:printed-by>Fichiers PDF</meta:printed-by>
    <meta:document-statistic meta:table-count="0" meta:image-count="1" meta:object-count="0" meta:page-count="3" meta:paragraph-count="15" meta:word-count="1214" meta:character-count="7513" meta:non-whitespace-character-count="6302"/>
  </office:meta>
</office:document-meta>
</file>